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rlito" svg:font-family="Carlito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6209in"/>
    </style:style>
    <style:style style:name="co2" style:family="table-column">
      <style:table-column-properties fo:break-before="auto" style:column-width="1.3874in"/>
    </style:style>
    <style:style style:name="co3" style:family="table-column">
      <style:table-column-properties fo:break-before="auto" style:column-width="1.0791in"/>
    </style:style>
    <style:style style:name="co4" style:family="table-column">
      <style:table-column-properties fo:break-before="auto" style:column-width="4.2398in"/>
    </style:style>
    <style:style style:name="co5" style:family="table-column">
      <style:table-column-properties fo:break-before="auto" style:column-width="0.6689in"/>
    </style:style>
    <style:style style:name="ro1" style:family="table-row">
      <style:table-row-properties style:row-height="0.2083in" fo:break-before="auto" style:use-optimal-row-height="true"/>
    </style:style>
    <style:style style:name="ro2" style:family="table-row">
      <style:table-row-properties style:row-height="0.3937in" fo:break-before="auto" style:use-optimal-row-height="true"/>
    </style:style>
    <style:style style:name="ro3" style:family="table-row">
      <style:table-row-properties style:row-height="0.7665in" fo:break-before="auto" style:use-optimal-row-height="true"/>
    </style:style>
    <style:style style:name="ro4" style:family="table-row">
      <style:table-row-properties style:row-height="0.5799in" fo:break-before="auto" style:use-optimal-row-height="true"/>
    </style:style>
    <style:style style:name="ta1" style:family="table" style:master-page-name="PageStyle_5f_Financieros">
      <style:table-properties table:display="true" style:writing-mode="lr-tb"/>
    </style:style>
    <style:style style:name="ta2" style:family="table" style:master-page-name="PageStyle_5f_Presupuestarios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Normal" style:data-style-name="N0">
      <style:table-cell-properties fo:background-color="#1f4e78" style:diagonal-bl-tr="none" style:diagonal-tl-br="none" fo:border="none" style:rotation-align="none"/>
      <style:text-properties fo:color="#ffffff" style:text-outline="false" style:text-line-through-style="none" style:text-line-through-type="none" style:font-name="Carl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Normal" style:data-style-name="N0">
      <style:table-cell-properties fo:background-color="#b7d7f0"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rl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Normal" style:data-style-name="N0">
      <style:table-cell-properties fo:background-color="#d9eaf7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Carl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Carlit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Normal" style:data-style-name="N0">
      <style:table-cell-properties fo:background-color="#b7d7f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Carl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Normal" style:data-style-name="N4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Carlit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Normal" style:data-style-name="N4">
      <style:table-cell-properties fo:background-color="#b7d7f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Carl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" style:family="table-cell" style:parent-style-name="Normal" style:data-style-name="N4">
      <style:table-cell-properties fo:background-color="#d9eaf7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Carl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Normal" style:data-style-name="N0">
      <style:table-cell-properties fo:background-color="#eaf3f8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Carl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Normal" style:data-style-name="N4">
      <style:table-cell-properties fo:background-color="#eaf3f8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Carl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inancieros" table:style-name="ta1">
        <office:forms form:automatic-focus="false" form:apply-design-mode="false"/>
        <table:table-column table:style-name="co1" table:default-cell-style-name="ce4"/>
        <table:table-column table:style-name="co2" table:number-columns-repeated="2" table:default-cell-style-name="ce6"/>
        <table:table-column table:style-name="co3" table:number-columns-repeated="2" table:default-cell-style-name="ce6"/>
        <table:table-column table:style-name="co4" table:default-cell-style-name="ce4"/>
        <table:table-column table:style-name="co5" table:number-columns-repeated="16378" table:default-cell-style-name="Default"/>
        <table:table-row table:style-name="ro1">
          <table:table-cell table:style-name="ce1" office:value-type="string" calcext:value-type="string">
            <text:p>EXCMO. AYUNTAMIENTO DE SANTA CRUZ DE LA PALMA</text:p>
          </table:table-cell>
          <table:table-cell table:style-name="ce1" table:number-columns-repeated="5"/>
          <table:table-cell table:number-columns-repeated="16378"/>
        </table:table-row>
        <table:table-row table:style-name="ro1">
          <table:table-cell table:style-name="ce1" office:value-type="string" calcext:value-type="string">
            <text:p>25. INDICADORES FINANCIEROS, PATRIMONIALES Y PRESUPUESTARIOS</text:p>
          </table:table-cell>
          <table:table-cell table:style-name="ce1" table:number-columns-repeated="5"/>
          <table:table-cell table:number-columns-repeated="16378"/>
        </table:table-row>
        <table:table-row table:style-name="ro1">
          <table:table-cell table:style-name="Default" office:value-type="string" calcext:value-type="string">
            <text:p>Emitido: 20-04-2026 | Ejercicio: 2025</text:p>
          </table:table-cell>
          <table:table-cell table:style-name="Default" table:number-columns-repeated="5"/>
          <table:table-cell table:number-columns-repeated="16378"/>
        </table:table-row>
        <table:table-row table:style-name="ro1">
          <table:table-cell table:style-name="Default" table:number-columns-repeated="6"/>
          <table:table-cell table:number-columns-repeated="16378"/>
        </table:table-row>
        <table:table-row table:style-name="ro1">
          <table:table-cell table:style-name="ce2" office:value-type="string" calcext:value-type="string">
            <text:p>1. Indicadores financieros y patrimoniales</text:p>
          </table:table-cell>
          <table:table-cell table:style-name="ce2" table:number-columns-repeated="5"/>
          <table:table-cell table:number-columns-repeated="16378"/>
        </table:table-row>
        <table:table-row table:style-name="ro1">
          <table:table-cell table:style-name="Default" table:number-columns-repeated="6"/>
          <table:table-cell table:number-columns-repeated="16378"/>
        </table:table-row>
        <table:table-row table:style-name="ro2">
          <table:table-cell table:style-name="ce3" office:value-type="string" calcext:value-type="string">
            <text:p>Indicador</text:p>
          </table:table-cell>
          <table:table-cell table:style-name="ce3" office:value-type="string" calcext:value-type="string">
            <text:p>Numerador / valor 1</text:p>
          </table:table-cell>
          <table:table-cell table:style-name="ce3" office:value-type="string" calcext:value-type="string">
            <text:p>Denominador / valor 2</text:p>
          </table:table-cell>
          <table:table-cell table:style-name="ce3" office:value-type="string" calcext:value-type="string">
            <text:p>Valor adicional</text:p>
          </table:table-cell>
          <table:table-cell table:style-name="ce3" office:value-type="string" calcext:value-type="string">
            <text:p>Resultado</text:p>
          </table:table-cell>
          <table:table-cell table:style-name="ce3" office:value-type="string" calcext:value-type="string">
            <text:p>Observaciones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Liquidez inmediata</text:p>
          </table:table-cell>
          <table:table-cell office:value-type="float" office:value="23151272.68" calcext:value-type="float">
            <text:p>23,151,272.68</text:p>
          </table:table-cell>
          <table:table-cell office:value-type="float" office:value="2724134.54" calcext:value-type="float">
            <text:p>2,724,134.54</text:p>
          </table:table-cell>
          <table:table-cell/>
          <table:table-cell table:formula="of:=[.B8]/[.C8]" office:value-type="float" office:value="8.49857903126914" calcext:value-type="float">
            <text:p>8.50</text:p>
          </table:table-cell>
          <table:table-cell office:value-type="string" calcext:value-type="string">
            <text:p>Fondos líquidos / Pasivo corriente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Liquidez a corto plazo</text:p>
          </table:table-cell>
          <table:table-cell office:value-type="float" office:value="30950098.59" calcext:value-type="float">
            <text:p>30,950,098.59</text:p>
          </table:table-cell>
          <table:table-cell office:value-type="float" office:value="2724134.54" calcext:value-type="float">
            <text:p>2,724,134.54</text:p>
          </table:table-cell>
          <table:table-cell/>
          <table:table-cell table:formula="of:=[.B9]/[.C9]" office:value-type="float" office:value="11.3614427391681" calcext:value-type="float">
            <text:p>11.36</text:p>
          </table:table-cell>
          <table:table-cell office:value-type="string" calcext:value-type="string">
            <text:p>(Fondos líquidos + derechos pendientes de cobro) / Pasivo corriente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Liquidez general</text:p>
          </table:table-cell>
          <table:table-cell office:value-type="float" office:value="25804378.71" calcext:value-type="float">
            <text:p>25,804,378.71</text:p>
          </table:table-cell>
          <table:table-cell office:value-type="float" office:value="2724134.54" calcext:value-type="float">
            <text:p>2,724,134.54</text:p>
          </table:table-cell>
          <table:table-cell/>
          <table:table-cell table:formula="of:=[.B10]/[.C10]" office:value-type="float" office:value="9.47250524197678" calcext:value-type="float">
            <text:p>9.47</text:p>
          </table:table-cell>
          <table:table-cell office:value-type="string" calcext:value-type="string">
            <text:p>Activo corriente / Pasivo corriente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Endeudamiento por habitante</text:p>
          </table:table-cell>
          <table:table-cell office:value-type="float" office:value="2726883.66" calcext:value-type="float">
            <text:p>2,726,883.66</text:p>
          </table:table-cell>
          <table:table-cell office:value-type="float" office:value="15716" calcext:value-type="float">
            <text:p>15,716.00</text:p>
          </table:table-cell>
          <table:table-cell/>
          <table:table-cell table:formula="of:=[.B11]/[.C11]" office:value-type="float" office:value="173.510031814711" calcext:value-type="float">
            <text:p>173.51</text:p>
          </table:table-cell>
          <table:table-cell office:value-type="string" calcext:value-type="string">
            <text:p>(Pasivo corriente + pasivo no corriente) / Nº habitantes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Endeudamiento</text:p>
          </table:table-cell>
          <table:table-cell office:value-type="float" office:value="2726883.66" calcext:value-type="float">
            <text:p>2,726,883.66</text:p>
          </table:table-cell>
          <table:table-cell office:value-type="float" office:value="98347947.12" calcext:value-type="float">
            <text:p>98,347,947.12</text:p>
          </table:table-cell>
          <table:table-cell/>
          <table:table-cell table:formula="of:=[.B12]/[.C12]" office:value-type="float" office:value="0.0277268996441052" calcext:value-type="float">
            <text:p>0.03</text:p>
          </table:table-cell>
          <table:table-cell office:value-type="string" calcext:value-type="string">
            <text:p>(Pasivo corriente + pasivo no corriente) / (Pasivo corriente + pasivo no corriente + patrimonio neto)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Relación de endeudamiento</text:p>
          </table:table-cell>
          <table:table-cell office:value-type="float" office:value="2724134.54" calcext:value-type="float">
            <text:p>2,724,134.54</text:p>
          </table:table-cell>
          <table:table-cell office:value-type="float" office:value="2749.12" calcext:value-type="float">
            <text:p>2,749.12</text:p>
          </table:table-cell>
          <table:table-cell/>
          <table:table-cell table:formula="of:=[.B13]/[.C13]" office:value-type="float" office:value="990.911469852171" calcext:value-type="float">
            <text:p>990.91</text:p>
          </table:table-cell>
          <table:table-cell office:value-type="string" calcext:value-type="string">
            <text:p>Pasivo corriente / Pasivo no corriente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Cash-flow</text:p>
          </table:table-cell>
          <table:table-cell office:value-type="float" office:value="0" calcext:value-type="float">
            <text:p>0.00</text:p>
          </table:table-cell>
          <table:table-cell office:value-type="float" office:value="0.25" calcext:value-type="float">
            <text:p>0.25</text:p>
          </table:table-cell>
          <table:table-cell/>
          <table:table-cell table:formula="of:=[.B14]+[.C14]" office:value-type="float" office:value="0.25" calcext:value-type="float">
            <text:p>0.25</text:p>
          </table:table-cell>
          <table:table-cell office:value-type="string" calcext:value-type="string">
            <text:p>Pasivo no corriente / flujos netos de gestión + pasivo corriente / flujos netos de gestión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Período medio de pago a acreedores comerciales</text:p>
          </table:table-cell>
          <table:table-cell office:value-type="float" office:value="222176974" calcext:value-type="float">
            <text:p>222,176,974.00</text:p>
          </table:table-cell>
          <table:table-cell office:value-type="float" office:value="10143926.31" calcext:value-type="float">
            <text:p>10,143,926.31</text:p>
          </table:table-cell>
          <table:table-cell/>
          <table:table-cell table:formula="of:=[.B15]/[.C15]" office:value-type="float" office:value="21.9024633273386" calcext:value-type="float">
            <text:p>21.90</text:p>
          </table:table-cell>
          <table:table-cell office:value-type="string" calcext:value-type="string">
            <text:p>Σ(nº días período de pago x importe pagado) / Σ importe pago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Período medio de cobro</text:p>
          </table:table-cell>
          <table:table-cell office:value-type="float" office:value="930832590.54" calcext:value-type="float">
            <text:p>930,832,590.54</text:p>
          </table:table-cell>
          <table:table-cell office:value-type="float" office:value="11397245.85" calcext:value-type="float">
            <text:p>11,397,245.85</text:p>
          </table:table-cell>
          <table:table-cell/>
          <table:table-cell table:formula="of:=[.B16]/[.C16]" office:value-type="float" office:value="81.6717128673679" calcext:value-type="float">
            <text:p>81.67</text:p>
          </table:table-cell>
          <table:table-cell office:value-type="string" calcext:value-type="string">
            <text:p>Σ(nº días período cobro x importe cobro) / Σ importe cobro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2">
          <table:table-cell table:style-name="ce5" office:value-type="string" calcext:value-type="string">
            <text:p>Ratios de la cuenta del resultado económico patrimonial</text:p>
          </table:table-cell>
          <table:table-cell table:style-name="ce7" table:number-columns-repeated="4"/>
          <table:table-cell table:style-name="ce5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2">
          <table:table-cell office:value-type="string" calcext:value-type="string">
            <text:p>1) Estructura de los ingresos - Ingresos de gestión ordinaria (IGOR)</text:p>
          </table:table-cell>
          <table:table-cell table:number-columns-repeated="16383"/>
        </table:table-row>
        <table:table-row table:style-name="ro2">
          <table:table-cell table:style-name="ce3" office:value-type="string" calcext:value-type="string">
            <text:p>ING. TRIB / IGOR</text:p>
          </table:table-cell>
          <table:table-cell table:style-name="ce8" office:value-type="string" calcext:value-type="string">
            <text:p>TRANSFR / IGOR</text:p>
          </table:table-cell>
          <table:table-cell table:style-name="ce8" office:value-type="string" calcext:value-type="string">
            <text:p>V y PS / IGOR</text:p>
          </table:table-cell>
          <table:table-cell table:style-name="ce8" office:value-type="string" calcext:value-type="string">
            <text:p>Resto IGOR / IGOR</text:p>
          </table:table-cell>
          <table:table-cell table:number-columns-repeated="16380"/>
        </table:table-row>
        <table:table-row table:style-name="ro1">
          <table:table-cell office:value-type="float" office:value="0.36" calcext:value-type="float">
            <text:p>0.36</text:p>
          </table:table-cell>
          <table:table-cell office:value-type="float" office:value="0.63" calcext:value-type="float">
            <text:p>0.63</text:p>
          </table:table-cell>
          <table:table-cell office:value-type="float" office:value="0" calcext:value-type="float">
            <text:p>0.00</text:p>
          </table:table-cell>
          <table:table-cell office:value-type="float" office:value="0.01" calcext:value-type="float">
            <text:p>0.01</text:p>
          </table:table-cell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2">
          <table:table-cell office:value-type="string" calcext:value-type="string">
            <text:p>2) Estructura de los gastos - Gastos de gestión ordinaria (GGOR)</text:p>
          </table:table-cell>
          <table:table-cell table:number-columns-repeated="16383"/>
        </table:table-row>
        <table:table-row table:style-name="ro2">
          <table:table-cell table:style-name="ce3" office:value-type="string" calcext:value-type="string">
            <text:p>G.PERS. / GGOR</text:p>
          </table:table-cell>
          <table:table-cell table:style-name="ce8" office:value-type="string" calcext:value-type="string">
            <text:p>TRANSFC / GGOR</text:p>
          </table:table-cell>
          <table:table-cell table:style-name="ce8" office:value-type="string" calcext:value-type="string">
            <text:p>APROV / GGOR</text:p>
          </table:table-cell>
          <table:table-cell table:style-name="ce8" office:value-type="string" calcext:value-type="string">
            <text:p>Resto GGOR / GGOR</text:p>
          </table:table-cell>
          <table:table-cell table:number-columns-repeated="16380"/>
        </table:table-row>
        <table:table-row table:style-name="ro1">
          <table:table-cell office:value-type="float" office:value="0.57" calcext:value-type="float">
            <text:p>0.57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.00</text:p>
          </table:table-cell>
          <table:table-cell office:value-type="float" office:value="0.32" calcext:value-type="float">
            <text:p>0.32</text:p>
          </table:table-cell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1">
          <table:table-cell office:value-type="string" calcext:value-type="string">
            <text:p>3) Cobertura de los gastos corrientes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Gastos de gestión ordinaria / Ingresos de gestión ordinaria</text:p>
          </table:table-cell>
          <table:table-cell office:value-type="float" office:value="20923191.07" calcext:value-type="float">
            <text:p>20,923,191.07</text:p>
          </table:table-cell>
          <table:table-cell office:value-type="float" office:value="30711289.15" calcext:value-type="float">
            <text:p>30,711,289.15</text:p>
          </table:table-cell>
          <table:table-cell/>
          <table:table-cell table:formula="of:=[.B29]/[.C29]" office:value-type="float" office:value="0.681286642439756" calcext:value-type="float">
            <text:p>0.68</text:p>
          </table:table-cell>
          <table:table-cell table:number-columns-repeated="16379"/>
        </table:table-row>
        <table:table-row table:style-name="ro1" table:number-rows-repeated="5">
          <table:table-cell table:number-columns-repeated="16384"/>
        </table:table-row>
        <table:table-row table:style-name="ro1">
          <table:table-cell table:number-columns-repeated="16384"/>
        </table:table-row>
      </table:table>
      <table:table table:name="Presupuestarios" table:style-name="ta2">
        <table:table-column table:style-name="co1" table:default-cell-style-name="ce4"/>
        <table:table-column table:style-name="co2" table:number-columns-repeated="2" table:default-cell-style-name="ce6"/>
        <table:table-column table:style-name="co3" table:number-columns-repeated="2" table:default-cell-style-name="ce6"/>
        <table:table-column table:style-name="co4" table:default-cell-style-name="ce4"/>
        <table:table-column table:style-name="co5" table:number-columns-repeated="16378" table:default-cell-style-name="Default"/>
        <table:table-row table:style-name="ro1">
          <table:table-cell table:style-name="ce1" office:value-type="string" calcext:value-type="string">
            <text:p>EXCMO. AYUNTAMIENTO DE SANTA CRUZ DE LA PALMA</text:p>
          </table:table-cell>
          <table:table-cell table:style-name="ce1" table:number-columns-repeated="5"/>
          <table:table-cell table:number-columns-repeated="16378"/>
        </table:table-row>
        <table:table-row table:style-name="ro1">
          <table:table-cell table:style-name="ce1" office:value-type="string" calcext:value-type="string">
            <text:p>25. INDICADORES FINANCIEROS, PATRIMONIALES Y PRESUPUESTARIOS</text:p>
          </table:table-cell>
          <table:table-cell table:style-name="ce1" table:number-columns-repeated="5"/>
          <table:table-cell table:number-columns-repeated="16378"/>
        </table:table-row>
        <table:table-row table:style-name="ro1">
          <table:table-cell table:style-name="Default" office:value-type="string" calcext:value-type="string">
            <text:p>Emitido: 20-04-2026 | Ejercicio: 2025</text:p>
          </table:table-cell>
          <table:table-cell table:style-name="Default" table:number-columns-repeated="5"/>
          <table:table-cell table:number-columns-repeated="16378"/>
        </table:table-row>
        <table:table-row table:style-name="ro1">
          <table:table-cell table:style-name="Default" table:number-columns-repeated="6"/>
          <table:table-cell table:number-columns-repeated="16378"/>
        </table:table-row>
        <table:table-row table:style-name="ro1">
          <table:table-cell table:style-name="ce2" office:value-type="string" calcext:value-type="string">
            <text:p>2. Indicadores presupuestarios</text:p>
          </table:table-cell>
          <table:table-cell table:style-name="ce2" table:number-columns-repeated="5"/>
          <table:table-cell table:number-columns-repeated="16378"/>
        </table:table-row>
        <table:table-row table:style-name="ro1">
          <table:table-cell table:style-name="Default" table:number-columns-repeated="6"/>
          <table:table-cell table:number-columns-repeated="16378"/>
        </table:table-row>
        <table:table-row table:style-name="ro2">
          <table:table-cell table:style-name="ce3" office:value-type="string" calcext:value-type="string">
            <text:p>Indicador</text:p>
          </table:table-cell>
          <table:table-cell table:style-name="ce3" office:value-type="string" calcext:value-type="string">
            <text:p>Numerador / valor 1</text:p>
          </table:table-cell>
          <table:table-cell table:style-name="ce3" office:value-type="string" calcext:value-type="string">
            <text:p>Denominador / valor 2</text:p>
          </table:table-cell>
          <table:table-cell table:style-name="ce3" office:value-type="string" calcext:value-type="string">
            <text:p>Valor adicional</text:p>
          </table:table-cell>
          <table:table-cell table:style-name="ce3" office:value-type="string" calcext:value-type="string">
            <text:p>Resultado</text:p>
          </table:table-cell>
          <table:table-cell table:style-name="ce3" office:value-type="string" calcext:value-type="string">
            <text:p>Observaciones</text:p>
          </table:table-cell>
          <table:table-cell table:number-columns-repeated="16378"/>
        </table:table-row>
        <table:table-row table:style-name="ro1">
          <table:table-cell table:style-name="ce9" office:value-type="string" calcext:value-type="string">
            <text:p>a) Del presupuesto corriente</text:p>
          </table:table-cell>
          <table:table-cell table:style-name="ce10" table:number-columns-repeated="4"/>
          <table:table-cell table:style-name="ce9"/>
          <table:table-cell table:number-columns-repeated="16378"/>
        </table:table-row>
        <table:table-row table:style-name="ro1">
          <table:table-cell office:value-type="string" calcext:value-type="string">
            <text:p>Ejecución del presupuesto de gastos</text:p>
          </table:table-cell>
          <table:table-cell office:value-type="float" office:value="25171878.47" calcext:value-type="float">
            <text:p>25,171,878.47</text:p>
          </table:table-cell>
          <table:table-cell office:value-type="float" office:value="43093640.31" calcext:value-type="float">
            <text:p>43,093,640.31</text:p>
          </table:table-cell>
          <table:table-cell/>
          <table:table-cell table:formula="of:=[.B9]/[.C9]" office:value-type="float" office:value="0.584120494089677" calcext:value-type="float">
            <text:p>0.58</text:p>
          </table:table-cell>
          <table:table-cell office:value-type="string" calcext:value-type="string">
            <text:p>Obligaciones reconocidas netas / Créditos definitivos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Realización de pagos</text:p>
          </table:table-cell>
          <table:table-cell office:value-type="float" office:value="24971491.37" calcext:value-type="float">
            <text:p>24,971,491.37</text:p>
          </table:table-cell>
          <table:table-cell office:value-type="float" office:value="25171878.47" calcext:value-type="float">
            <text:p>25,171,878.47</text:p>
          </table:table-cell>
          <table:table-cell/>
          <table:table-cell table:formula="of:=[.B10]/[.C10]" office:value-type="float" office:value="0.992039247279903" calcext:value-type="float">
            <text:p>0.99</text:p>
          </table:table-cell>
          <table:table-cell office:value-type="string" calcext:value-type="string">
            <text:p>Pagos realizados / Obligaciones reconocidas netas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Gasto por habitante</text:p>
          </table:table-cell>
          <table:table-cell office:value-type="float" office:value="25171878.47" calcext:value-type="float">
            <text:p>25,171,878.47</text:p>
          </table:table-cell>
          <table:table-cell office:value-type="float" office:value="15716" calcext:value-type="float">
            <text:p>15,716.00</text:p>
          </table:table-cell>
          <table:table-cell/>
          <table:table-cell table:formula="of:=[.B11]/[.C11]" office:value-type="float" office:value="1601.67208386358" calcext:value-type="float">
            <text:p>1,601.67</text:p>
          </table:table-cell>
          <table:table-cell office:value-type="string" calcext:value-type="string">
            <text:p>Obligaciones reconocidas netas / Nº habitantes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Inversión por habitante</text:p>
          </table:table-cell>
          <table:table-cell office:value-type="float" office:value="4640123.71" calcext:value-type="float">
            <text:p>4,640,123.71</text:p>
          </table:table-cell>
          <table:table-cell office:value-type="float" office:value="15716" calcext:value-type="float">
            <text:p>15,716.00</text:p>
          </table:table-cell>
          <table:table-cell/>
          <table:table-cell table:formula="of:=[.B12]/[.C12]" office:value-type="float" office:value="295.248390811911" calcext:value-type="float">
            <text:p>295.25</text:p>
          </table:table-cell>
          <table:table-cell office:value-type="string" calcext:value-type="string">
            <text:p>Obligaciones reconocidas netas (Cap. VI y VII) / Nº habitantes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Esfuerzo inversor</text:p>
          </table:table-cell>
          <table:table-cell office:value-type="float" office:value="4640123.71" calcext:value-type="float">
            <text:p>4,640,123.71</text:p>
          </table:table-cell>
          <table:table-cell office:value-type="float" office:value="25171878.47" calcext:value-type="float">
            <text:p>25,171,878.47</text:p>
          </table:table-cell>
          <table:table-cell/>
          <table:table-cell table:formula="of:=[.B13]/[.C13]" office:value-type="float" office:value="0.184337601801555" calcext:value-type="float">
            <text:p>0.18</text:p>
          </table:table-cell>
          <table:table-cell office:value-type="string" calcext:value-type="string">
            <text:p>Obligaciones reconocidas netas (Cap. VI y VII) / Total obligaciones reconocidas netas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2">
          <table:table-cell table:style-name="ce9" office:value-type="string" calcext:value-type="string">
            <text:p>b) Del presupuesto de ingresos corriente</text:p>
          </table:table-cell>
          <table:table-cell table:style-name="ce10" table:number-columns-repeated="4"/>
          <table:table-cell table:style-name="ce9"/>
          <table:table-cell table:number-columns-repeated="16378"/>
        </table:table-row>
        <table:table-row table:style-name="ro1">
          <table:table-cell office:value-type="string" calcext:value-type="string">
            <text:p>Ejecución del presupuesto de ingresos</text:p>
          </table:table-cell>
          <table:table-cell office:value-type="float" office:value="31307617.18" calcext:value-type="float">
            <text:p>31,307,617.18</text:p>
          </table:table-cell>
          <table:table-cell office:value-type="float" office:value="43093640.31" calcext:value-type="float">
            <text:p>43,093,640.31</text:p>
          </table:table-cell>
          <table:table-cell/>
          <table:table-cell table:formula="of:=[.B16]/[.C16]" office:value-type="float" office:value="0.726502030341006" calcext:value-type="float">
            <text:p>0.73</text:p>
          </table:table-cell>
          <table:table-cell office:value-type="string" calcext:value-type="string">
            <text:p>Derechos reconocidos netos / Previsiones definitivas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Realización de cobros</text:p>
          </table:table-cell>
          <table:table-cell office:value-type="float" office:value="30577933.15" calcext:value-type="float">
            <text:p>30,577,933.15</text:p>
          </table:table-cell>
          <table:table-cell office:value-type="float" office:value="31307617.18" calcext:value-type="float">
            <text:p>31,307,617.18</text:p>
          </table:table-cell>
          <table:table-cell/>
          <table:table-cell table:formula="of:=[.B17]/[.C17]" office:value-type="float" office:value="0.976693083162326" calcext:value-type="float">
            <text:p>0.98</text:p>
          </table:table-cell>
          <table:table-cell office:value-type="string" calcext:value-type="string">
            <text:p>Recaudación neta / Derechos reconocidos netos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Autonomía</text:p>
          </table:table-cell>
          <table:table-cell office:value-type="float" office:value="16872202.44" calcext:value-type="float">
            <text:p>16,872,202.44</text:p>
          </table:table-cell>
          <table:table-cell office:value-type="float" office:value="31307617.18" calcext:value-type="float">
            <text:p>31,307,617.18</text:p>
          </table:table-cell>
          <table:table-cell/>
          <table:table-cell table:formula="of:=[.B18]/[.C18]" office:value-type="float" office:value="0.538916850266661" calcext:value-type="float">
            <text:p>0.54</text:p>
          </table:table-cell>
          <table:table-cell office:value-type="string" calcext:value-type="string">
            <text:p>Derechos reconocidos netos* / Total derechos reconocidos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Autonomía fiscal</text:p>
          </table:table-cell>
          <table:table-cell office:value-type="float" office:value="10904191.72" calcext:value-type="float">
            <text:p>10,904,191.72</text:p>
          </table:table-cell>
          <table:table-cell office:value-type="float" office:value="31307617.18" calcext:value-type="float">
            <text:p>31,307,617.18</text:p>
          </table:table-cell>
          <table:table-cell/>
          <table:table-cell table:formula="of:=[.B19]/[.C19]" office:value-type="float" office:value="0.348291971800583" calcext:value-type="float">
            <text:p>0.35</text:p>
          </table:table-cell>
          <table:table-cell office:value-type="string" calcext:value-type="string">
            <text:p>Derechos reconocidos netos* / Total derechos reconocidos netos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Superávit (o déficit) por habitante</text:p>
          </table:table-cell>
          <table:table-cell office:value-type="float" office:value="3508915.52" calcext:value-type="float">
            <text:p>3,508,915.52</text:p>
          </table:table-cell>
          <table:table-cell office:value-type="float" office:value="15716" calcext:value-type="float">
            <text:p>15,716.00</text:p>
          </table:table-cell>
          <table:table-cell/>
          <table:table-cell table:formula="of:=[.B20]/[.C20]" office:value-type="float" office:value="223.270267243573" calcext:value-type="float">
            <text:p>223.27</text:p>
          </table:table-cell>
          <table:table-cell office:value-type="string" calcext:value-type="string">
            <text:p>Resultado presupuestario ajustado / Nº habitantes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table:style-name="ce9" office:value-type="string" calcext:value-type="string">
            <text:p>c) De presupuestos cerrados</text:p>
          </table:table-cell>
          <table:table-cell table:style-name="ce10" table:number-columns-repeated="4"/>
          <table:table-cell table:style-name="ce9"/>
          <table:table-cell table:number-columns-repeated="16378"/>
        </table:table-row>
        <table:table-row table:style-name="ro2">
          <table:table-cell office:value-type="string" calcext:value-type="string">
            <text:p>Realización de pagos</text:p>
          </table:table-cell>
          <table:table-cell office:value-type="float" office:value="899917.27" calcext:value-type="float">
            <text:p>899,917.27</text:p>
          </table:table-cell>
          <table:table-cell office:value-type="float" office:value="969786.21" calcext:value-type="float">
            <text:p>969,786.21</text:p>
          </table:table-cell>
          <table:table-cell/>
          <table:table-cell table:formula="of:=[.B23]/[.C23]" office:value-type="float" office:value="0.927954285924524" calcext:value-type="float">
            <text:p>0.93</text:p>
          </table:table-cell>
          <table:table-cell office:value-type="string" calcext:value-type="string">
            <text:p>Pagos / Saldo inicial de obligaciones (+/- modificaciones y anulaciones)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Realización de cobros</text:p>
          </table:table-cell>
          <table:table-cell office:value-type="float" office:value="1331084.67" calcext:value-type="float">
            <text:p>1,331,084.67</text:p>
          </table:table-cell>
          <table:table-cell office:value-type="float" office:value="8400226.55" calcext:value-type="float">
            <text:p>8,400,226.55</text:p>
          </table:table-cell>
          <table:table-cell/>
          <table:table-cell table:formula="of:=[.B24]/[.C24]" office:value-type="float" office:value="0.158458187059253" calcext:value-type="float">
            <text:p>0.16</text:p>
          </table:table-cell>
          <table:table-cell office:value-type="string" calcext:value-type="string">
            <text:p>Cobros / Saldo inicial derechos (+/- modificaciones y anulaciones)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3">
          <table:table-cell office:value-type="string" calcext:value-type="string">
            <text:p>Nota</text:p>
          </table:table-cell>
          <table:table-cell office:value-type="string" calcext:value-type="string">
            <text:p>* De los capítulos I a III, V, VI, VIII, más las transferencias recibidas.</text:p>
          </table:table-cell>
          <table:table-cell table:number-columns-repeated="16382"/>
        </table:table-row>
        <table:table-row table:style-name="ro4">
          <table:table-cell office:value-type="string" calcext:value-type="string">
            <text:p>Nota</text:p>
          </table:table-cell>
          <table:table-cell office:value-type="string" calcext:value-type="string">
            <text:p>* De los ingresos de naturaleza tributaria.</text:p>
          </table:table-cell>
          <table:table-cell table:number-columns-repeated="16382"/>
        </table:table-row>
        <table:table-row table:style-name="ro1" table:number-rows-repeated="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rlito" svg:font-family="Carlito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Devanagari" style:font-family-complex="'Lohit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Carlito" fo:font-family="Carlit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draw:marker draw:name="Arrowheads_20_1" draw:display-name="Arrowheads 1" svg:viewBox="0 0 20 30" svg:d="M10 0l-10 30h20z"/>
    <loext:theme loext:name="ChatGPT">
      <loext:theme-colors loext:name="ChatGPT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resupuestarios" style:display-name="PageStyle_Presupuestario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inancieros" style:display-name="PageStyle_Financiero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2" meta:cell-count="156" meta:object-count="0"/>
    <meta:generator>LibreOffice/25.2.3.2$Linux_X86_64 LibreOffice_project/520$Build-2</meta:generator>
  </office:meta>
</office:document-meta>
</file>